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364b28a9ddffb77020535bcf606f31.png"/>
  <manifest:file-entry manifest:media-type="image/jpeg" manifest:full-path="Pictures/fd8d0f549db22e40e494d12fdb95d332.jpeg"/>
  <manifest:file-entry manifest:media-type="image/jpeg" manifest:full-path="Pictures/1d17027c33948b0b3a3557ef5ec45313.jpg"/>
  <manifest:file-entry manifest:media-type="image/jpeg" manifest:full-path="Pictures/dcab8e654bba4323f4ad116330aeb5d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30.506458333333cm" style:rel-width="100%" svg:height="5.9795833333333cm" style:rel-height="scale"><draw:image xlink:href="Pictures/14364b28a9ddffb77020535bcf606f31.png" xlink:type="simple" xlink:show="embed" xlink:actuate="onLoad"/></draw:frame><text:line-break/>
<draw:frame draw:style-name="media" draw:name="1" text:anchor-type="as-char" draw:z-index="1" svg:width="35.136666666667cm" style:rel-width="100%" svg:height="23.8125cm" style:rel-height="scale"><draw:image xlink:href="Pictures/fd8d0f549db22e40e494d12fdb95d332.jpeg" xlink:type="simple" xlink:show="embed" xlink:actuate="onLoad"/></draw:frame><text:line-break/>
<text:span text:style-name="Emphasis"><text:bookmark text:name="start"/>Arie Joosse met opa en oma op het strand van Vrouwenpolder.</text:span></text:p>
      <text:h text:style-name="Heading_20_3" text:outline-level="3"><text:bookmark-start text:name="__RefHeading___de_eeuw_van_onze_ouders_1"/><text:bookmark-start text:name="de_eeuw_van_onze_ouders"/>De eeuw van onze ouders<text:bookmark-end text:name="__RefHeading___de_eeuw_van_onze_ouders_1"/><text:bookmark-end text:name="de_eeuw_van_onze_ouders"/></text:h>
      <text:p text:style-name="Text_20_body">Onze ouders zijn geboren in de jaren twintig van de vorige eeuw. Dat is al een eeuw geleden. In welke tijd leefden zij? En wat maakten zij mee? Voorlopig alleen de geschiedenis van Paul Joosse en Wil van de Bunt. Ook geneologische gegevens die veel verder terug gaan dan een eeuw, met mooie verhalen. Dit werk is nooit af …</text:p>
      <table:table table:style-name="Table">
        <table:table-column/>
        <table:table-column/>
        <table:table-row>
          <table:table-cell office:value-type="string" table:style-name="tableheader">
            <text:p text:style-name="Table_20_Heading">Paul Joosse</text:p>
          </table:table-cell>
          <table:table-cell office:value-type="string" table:style-name="tableheader">
            <text:p text:style-name="Table_20_Heading">Wil van de Bunt</text:p>
          </table:table-cell>
        </table:table-row>
        <table:table-row>
          <table:table-cell office:value-type="string" table:style-name="tablecell">
            <text:p text:style-name="tablealignleft"><draw:frame draw:style-name="media" draw:name="2" text:anchor-type="as-char" draw:z-index="2" svg:width="3.96875cm" style:rel-width="100%" svg:height="5.3908854166667cm" style:rel-height="scale"><draw:image xlink:href="Pictures/1d17027c33948b0b3a3557ef5ec45313.jpg" xlink:type="simple" xlink:show="embed" xlink:actuate="onLoad"/></draw:frame></text:p>
          </table:table-cell>
          <table:table-cell office:value-type="string" table:style-name="tablecell">
            <text:p text:style-name="tablealignleft"><draw:frame draw:style-name="media" draw:name="3" text:anchor-type="as-char" draw:z-index="3" svg:width="3.96875cm" style:rel-width="100%" svg:height="5.3908854166667cm" style:rel-height="scale"><draw:image xlink:href="Pictures/dcab8e654bba4323f4ad116330aeb5d2.jpg" xlink:type="simple" xlink:show="embed" xlink:actuate="onLoad"/></draw:frame></text:p>
          </table:table-cell>
        </table:table-row>
        <table:table-row>
          <table:table-cell office:value-type="string" table:style-name="tablecell">
            <text:p text:style-name="tablealignleft">marechaussee</text:p>
          </table:table-cell>
          <table:table-cell office:value-type="string" table:style-name="tablecell">
            <text:p text:style-name="tablealignleft">huisvrouw</text:p>
          </table:table-cell>
        </table:table-row>
        <table:table-row>
          <table:table-cell office:value-type="string" table:style-name="tablecell">
            <text:p text:style-name="tablealignleft"><text:span text:style-name="Strong_20_Emphasis"><text:a xlink:type="simple" xlink:href="https://joolig.nl/doku.php/wiki/joosse/paul/bio_paul_joosse" text:style-name="Internet_20_link" text:visited-style-name="Visited_20_Internet_20_Link">biografie</text:a></text:span> </text:p>
          </table:table-cell>
          <table:table-cell office:value-type="string" table:style-name="tablecell">
            <text:p text:style-name="tablealignleft"><text:span text:style-name="Strong_20_Emphasis"><text:a xlink:type="simple" xlink:href="https://joolig.nl/doku.php/wiki/bunt/willy/bio_wil_van_de_bunt" text:style-name="Internet_20_link" text:visited-style-name="Visited_20_Internet_20_Link">biografie</text:a></text:span> </text:p>
          </table:table-cell>
        </table:table-row>
      </table:table>
      <text:p text:style-name="Text_20_body">Wie geïnteresseerd is, kan toegang aanvragen op <text:span text:style-name="Emphasis"><text:a xlink:type="simple" xlink:href="mailto:arjoo@joolig.nl" text:style-name="Internet_20_link" text:visited-style-name="Visited_20_Internet_20_Link">Arie Joosse</text:a></text:span>.<text:line-break/>
Ook feedback, correcties, aanvullingen zijn van harte welkom.</text:p>
      <text:h text:style-name="Heading_20_4" text:outline-level="4"><text:bookmark-start text:name="__RefHeading___genealogie_2"/><text:bookmark-start text:name="genealogie"/>Genealogie<text:bookmark-end text:name="__RefHeading___genealogie_2"/><text:bookmark-end text:name="genealogie"/></text:h>
      <text:p text:style-name="Text_20_body">De genealogische gegevens van onze voorouders zijn wel openbaar in te zien.
Begin met zoeken in de <text:a xlink:type="simple" xlink:href="https://joolig.nl/doku.php/wiki/genealogie/genealogielijst" text:style-name="Internet_20_link" text:visited-style-name="Visited_20_Internet_20_Link">Lijst met namen</text:a>.</text:p>
      <text:h text:style-name="Heading_20_4" text:outline-level="4"><text:bookmark-start text:name="__RefHeading___credits_3"/><text:bookmark-start text:name="credits"/>Credits<text:bookmark-end text:name="__RefHeading___credits_3"/><text:bookmark-end text:name="credits"/></text:h>
      <text:p text:style-name="Text_20_body">Ik heb dankbaar gebruik mogen maken van:</text:p>
      <text:list text:style-name="List_20_1" text:continue-numbering="false">
        <text:list-item>
          <text:p text:style-name="List_20_1_Content_First"> De <text:span text:style-name="Strong_20_Emphasis"><text:a xlink:type="simple" xlink:href="https://www.ljjoosse.nl/generatie-joosse-verhalen/" text:style-name="Internet_20_link" text:visited-style-name="Visited_20_Internet_20_Link">Joosseverhalen</text:a></text:span>van neef Leendert Czn.</text:p>
        </text:list-item>
        <text:list-item>
          <text:p text:style-name="List_20_1_Content"> De foto's uit de albums van oom Kees, van <text:a xlink:type="simple" xlink:href="https://home.solcon.nl/joosse/joossefamilie/" text:style-name="Internet_20_link" text:visited-style-name="Visited_20_Internet_20_Link">de site van neef Gert Slings</text:a></text:p>
        </text:list-item>
        <text:list-item>
          <text:p text:style-name="List_20_1_Content"> Het werk van zus Lenie de Jong over Willy van de Bunt</text:p>
        </text:list-item>
        <text:list-item>
          <text:p text:style-name="List_20_1_Content"> De genealogische gegevens van Piet Joosse, zoon van Cornelis Lzn.</text:p>
        </text:list-item>
        <text:list-item>
          <text:p text:style-name="List_20_1_Content_Last"> De aanvullingen en correcties van zussen, neven en nichten.</text:p>
        </text:list-item>
      </text:list>
      <text:h text:style-name="Heading_20_4" text:outline-level="4"><text:bookmark-start text:name="__RefHeading___wikitree_4"/><text:bookmark-start text:name="wikitree"/>Wikitree<text:bookmark-end text:name="__RefHeading___wikitree_4"/><text:bookmark-end text:name="wikitree"/></text:h>
      <text:p text:style-name="Text_20_body">De geneologische gegevens zijn voor een deel ook verwerkt op <text:span text:style-name="Strong_20_Emphasis"><text:a xlink:type="simple" xlink:href="https://www.wikitree.com/wiki/Joosse-70#Ancestors" text:style-name="Internet_20_link" text:visited-style-name="Visited_20_Internet_20_Link">Wikitre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10::22:41</meta:creation-date>
    <dc:creator>Generated</dc:creator>
    <dc:date>2026-09-04T10::22:41</dc:date>
    <dc:language>en-US</dc:language>
    <meta:editing-cycles>1</meta:editing-cycles>
    <meta:editing-duration>PT0S</meta:editing-duration>
    <dc:title>start</dc:title>
  </office:meta>
</office:document-meta>
</file>